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.0194in" text:min-label-width="0.3333in" text:list-level-position-and-space-mode="label-alignment">
          <style:list-level-label-alignment text:label-followed-by="listtab" fo:margin-left="0.35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2291in" fo:line-height="105%" fo:margin-left="0.0701in" fo:text-indent="0in">
        <style:tab-stops/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清單段落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" style:parent-style-name="清單段落" style:family="paragraph">
      <style:paragraph-properties fo:line-height="0.2777in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清單段落" style:family="paragraph">
      <style:paragraph-properties fo:line-height="0.2777in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2" style:parent-style-name="清單段落" style:family="paragraph">
      <style:paragraph-properties fo:line-height="0.2777in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6" style:parent-style-name="清單段落" style:family="paragraph">
      <style:paragraph-properties fo:line-height="0.2777in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清單段落" style:family="paragraph">
      <style:paragraph-properties fo:line-height="0.2777in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" style:parent-style-name="清單段落" style:family="paragraph">
      <style:paragraph-properties fo:line-height="0.2777in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" style:parent-style-name="清單段落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39" style:parent-style-name="清單段落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0" style:parent-style-name="清單段落" style:family="paragraph">
      <style:paragraph-properties fo:line-height="0.2777in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5" style:parent-style-name="清單段落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6" style:parent-style-name="清單段落" style:family="paragraph">
      <style:paragraph-properties fo:line-height="0.2777in"/>
      <style:text-properties style:font-name="標楷體" style:font-name-asian="標楷體" fo:font-size="16pt" style:font-size-asian="16pt" style:font-size-complex="16pt"/>
    </style:style>
    <style:style style:name="P47" style:parent-style-name="清單段落" style:family="paragraph">
      <style:paragraph-properties fo:line-height="0.2777in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fo:line-height="0.2777in" fo:margin-left="0.2958in" fo:text-inden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fo:line-height="0.2777in" fo:margin-left="0.2958in" fo:text-inden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fo:text-align="start" fo:line-height="0.2777in" fo:margin-left="0.0194in" fo:margin-right="1.4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4" style:parent-style-name="內文" style:family="paragraph">
      <style:paragraph-properties fo:line-height="0.2777in" fo:margin-left="0.670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5" style:parent-style-name="內文" style:family="paragraph">
      <style:paragraph-properties fo:margin-bottom="0in" fo:line-height="0.2777in" fo:margin-left="0.0166in" fo:margin-right="-0.0319in" fo:text-indent="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fo:margin-bottom="0in" fo:line-height="0.2777in" fo:margin-left="0.0166in" fo:margin-right="1.4104in" fo:text-indent="0.6666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0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2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6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7" style:parent-style-name="內文" style:family="paragraph">
      <style:paragraph-properties fo:margin-bottom="0in" fo:line-height="0.2777in" fo:margin-right="1.4104in"/>
      <style:text-properties style:font-name="標楷體" style:font-name-asian="標楷體" fo:font-size="16pt" style:font-size-asian="16pt" style:font-size-complex="16pt"/>
    </style:style>
    <style:style style:name="P68" style:parent-style-name="標題1" style:family="paragraph">
      <style:paragraph-properties fo:line-height="0.2777in" fo:margin-left="0in" fo:margin-right="0.0236in" fo:text-indent="0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臺灣警察專科學校新進人員資安宣導單</text:p>
      <text:list text:style-name="LFO1" text:continue-numbering="true">
        <text:list-item>
          <text:p text:style-name="P3">資安宣導：密碼換新、程式更新、下載要當心、收發電子郵件、瀏覽網頁。</text:p>
        </text:list-item>
        <text:list-item>
          <text:p text:style-name="P4"><text:span text:style-name="T5">辦公環境內必須使用機關提供之資訊設備、網路，及規定之軟體</text:span><text:span text:style-name="T6">不得使用個人私有設備</text:span><text:span text:style-name="T7">及</text:span><text:span text:style-name="T8">中國廠牌產品</text:span><text:span text:style-name="T9">，公務設備亦</text:span><text:span text:style-name="T10">不得連結個人私有手機上網</text:span><text:span text:style-name="T11">。若有業務上的需求，必須經資通安全長</text:span><text:span text:style-name="T12">(</text:span><text:span text:style-name="T13">教育長</text:span><text:span text:style-name="T14">)</text:span><text:span text:style-name="T15">同意後，列冊管理並定期檢討。</text:span></text:p>
        </text:list-item>
        <text:list-item>
          <text:p text:style-name="P16"><text:span text:style-name="T17">上班期間</text:span><text:span text:style-name="T18">不應連結非公務需要之網站</text:span><text:span text:style-name="T19">，並避免連結惡意網站或釣魚網站，如發現</text:span><text:span text:style-name="T20">異常連線，請通知資安窗口</text:span><text:span text:style-name="T21">。</text:span></text:p>
        </text:list-item>
        <text:list-item>
          <text:p text:style-name="P22"><text:span text:style-name="T23">不得使用公務電子信箱帳號</text:span><text:span text:style-name="T24">登記做為非公務網站的帳號</text:span><text:span text:style-name="T25">，如社群網站、電商服務等。</text:span></text:p>
        </text:list-item>
        <text:list-item>
          <text:p text:style-name="P26"><text:span text:style-name="T27">公務資料傳遞及聯繫必須使用公務電子郵件帳號，</text:span><text:span text:style-name="T28">不得使用非公務電子郵件傳送或討論公務訊息</text:span><text:span text:style-name="T29">。</text:span></text:p>
        </text:list-item>
        <text:list-item>
          <text:p text:style-name="P30"><text:span text:style-name="T31">即時通訊軟體使用應注意</text:span><text:span text:style-name="T32">不得傳送公務敏資料</text:span><text:span text:style-name="T33">。</text:span></text:p>
        </text:list-item>
        <text:list-item>
          <text:p text:style-name="P34"><text:span text:style-name="T35">傳送</text:span><text:span text:style-name="T36">公務資訊應有適當保護</text:span><text:span text:style-name="T37">，例如加密傳送。</text:span></text:p>
        </text:list-item>
        <text:list-item>
          <text:p text:style-name="P38">帳號密碼必須妥善保存，並遵守機關規定，如有外洩疑慮，<text:s/>除儘速更換密碼外。</text:p>
        </text:list-item>
        <text:list-item>
          <text:p text:style-name="P39">主動通報資安事件或可能資安風險者，依規定獎勵。</text:p>
        </text:list-item>
        <text:list-item>
          <text:p text:style-name="P40"><text:span text:style-name="T41">未遵守機關資安規定，初次予以告誡，若持續發生或勸導</text:span><text:span text:style-name="T42">不聽者</text:span><text:span text:style-name="T43">依規定懲處</text:span><text:span text:style-name="T44">；若因而發生資安事件，加重處分。</text:span></text:p>
        </text:list-item>
        <text:list-item>
          <text:p text:style-name="P45">當有資安疑慮或異常時，應即時通報資安窗口。</text:p>
        </text:list-item>
        <text:list-item>
          <text:p text:style-name="P46">應遵守個人資料保護法及資通安全管理法。</text:p>
        </text:list-item>
        <text:list-item>
          <text:p text:style-name="P47"><text:span text:style-name="T48">本校</text:span><text:span text:style-name="T49">資安宣導官網路徑</text:span><text:span text:style-name="T50">：</text:span></text:p>
        </text:list-item>
      </text:list>
      <text:p text:style-name="P51">資訊室-相關法規-校園電腦網路使用規定</text:p>
      <text:p text:style-name="P52">資訊室-首頁-最新消息-禁止使用及安裝資通訊軟硬體</text:p>
      <text:p text:style-name="P53">14資安窗口：</text:p>
      <text:p text:style-name="P54">姓名：汪國仁</text:p>
      <text:p text:style-name="P55">電話：警用731-2312；自動02-22301440#2312</text:p>
      <text:p text:style-name="P56"><text:span text:style-name="T57">電子郵件：</text:span><text:span text:style-name="T58">n4432</text:span><text:a xlink:href="mailto:kaiswat@cc.tpaaedu.tw" office:target-frame-name="_top" xlink:show="replace"><text:span text:style-name="T59">@cc.tpa.edu.tw</text:span></text:a></text:p>
      <text:p text:style-name="P60"/>
      <text:p text:style-name="P61"/>
      <text:p text:style-name="P62"/>
      <text:p text:style-name="P63"/>
      <text:soft-page-break/>
      <text:p text:style-name="P64">宣導人:</text:p>
      <text:p text:style-name="P65">人員簽名：</text:p>
      <text:p text:style-name="P66">中華民國<text:tab/><text:tab/><text:tab/>年<text:tab/><text:tab/><text:tab/>月<text:tab/><text:tab/><text:tab/>日</text:p>
      <text:p text:style-name="P67"/>
      <text:h text:style-name="P68" text:outline-level="1"><text:span text:style-name="T69">本宣導單</text:span><text:span text:style-name="T70">1</text:span><text:span text:style-name="T71">式</text:span><text:span text:style-name="T72">2</text:span><text:span text:style-name="T73">份，由</text:span><text:span text:style-name="T74">簽收人員及宣導人各執</text:span><text:span text:style-name="T75">1</text:span><text:span text:style-name="T76">份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fo:keep-with-next="always" fo:keep-together="always" fo:text-align="center" fo:line-height="103%" fo:margin-left="0.2902in" fo:text-indent="-0.2604in">
        <style:tab-stops/>
      </style:paragraph-properties>
      <style:text-properties style:font-name="微軟正黑體" style:font-name-asian="微軟正黑體" style:font-name-complex="微軟正黑體" fo:color="#000000" fo:font-size="15pt" style:font-size-asian="15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text-align="justify" fo:margin-bottom="0.0027in" fo:line-height="103%" fo:margin-left="0.0298in" fo:text-indent="0.0027in">
        <style:tab-stops/>
      </style:paragraph-properties>
      <style:text-properties style:font-name="微軟正黑體" style:font-name-asian="微軟正黑體" style:font-name-complex="微軟正黑體" fo:color="#000000" fo:font-size="15pt" style:font-size-asian="15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微軟正黑體" style:font-name-asian="微軟正黑體" style:font-name-complex="微軟正黑體" fo:color="#000000" fo:font-size="15pt" style:font-size-asian="1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541in"/>
          <style:tab-stop style:type="right" style:position="5.7381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微軟正黑體" style:font-name-asian="微軟正黑體" style:font-name-complex="微軟正黑體" fo:color="#000000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541in"/>
          <style:tab-stop style:type="right" style:position="5.7381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微軟正黑體" style:font-name-asian="微軟正黑體" style:font-name-complex="微軟正黑體" fo:color="#000000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color="#000000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color="#000000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194in" text:min-label-width="0.3333in" text:list-level-position-and-space-mode="label-alignment">
          <style:list-level-label-alignment text:label-followed-by="listtab" fo:margin-left="0.35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27in" text:min-label-width="0.3333in" text:list-level-position-and-space-mode="label-alignment">
          <style:list-level-label-alignment text:label-followed-by="listtab" fo:margin-left="0.6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61in" text:min-label-width="0.3333in" text:list-level-position-and-space-mode="label-alignment">
          <style:list-level-label-alignment text:label-followed-by="listtab" fo:margin-left="1.0194in" fo:text-indent="-0.3333in"/>
        </style:list-level-properties>
      </text:list-level-style-number>
      <text:list-level-style-number text:level="4" style:num-suffix="." style:num-format="1">
        <style:list-level-properties text:space-before="1.0194in" text:min-label-width="0.3333in" text:list-level-position-and-space-mode="label-alignment">
          <style:list-level-label-alignment text:label-followed-by="listtab" fo:margin-left="1.3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27in" text:min-label-width="0.3333in" text:list-level-position-and-space-mode="label-alignment">
          <style:list-level-label-alignment text:label-followed-by="listtab" fo:margin-left="1.6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61in" text:min-label-width="0.3333in" text:list-level-position-and-space-mode="label-alignment">
          <style:list-level-label-alignment text:label-followed-by="listtab" fo:margin-left="2.0194in" fo:text-indent="-0.3333in"/>
        </style:list-level-properties>
      </text:list-level-style-number>
      <text:list-level-style-number text:level="7" style:num-suffix="." style:num-format="1">
        <style:list-level-properties text:space-before="2.0194in" text:min-label-width="0.3333in" text:list-level-position-and-space-mode="label-alignment">
          <style:list-level-label-alignment text:label-followed-by="listtab" fo:margin-left="2.3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27in" text:min-label-width="0.3333in" text:list-level-position-and-space-mode="label-alignment">
          <style:list-level-label-alignment text:label-followed-by="listtab" fo:margin-left="2.6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61in" text:min-label-width="0.3333in" text:list-level-position-and-space-mode="label-alignment">
          <style:list-level-label-alignment text:label-followed-by="listtab" fo:margin-left="3.0194in" fo:text-indent="-0.3333in"/>
        </style:list-level-properties>
      </text:list-level-style-number>
    </text:list-style>
    <style:page-layout style:name="PL0">
      <style:page-layout-properties fo:page-width="8.2736in" fo:page-height="11.7in" style:print-orientation="portrait" fo:margin-top="0.5in" fo:margin-left="0.75in" fo:margin-bottom="0.5in" fo:margin-right="0.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版本：115.7.13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n4432</meta:initial-creator>
    <dc:creator>n4432</dc:creator>
    <meta:creation-date>2026-07-13T07:15:00Z</meta:creation-date>
    <dc:date>2026-07-13T08:04:00Z</dc:date>
    <meta:print-date>2026-04-30T01:22:00Z</meta:print-date>
    <meta:template xlink:href="Normal.dotm" xlink:type="simple"/>
    <meta:editing-cycles>5</meta:editing-cycles>
    <meta:editing-duration>PT1440S</meta:editing-duration>
    <meta:document-statistic meta:page-count="2" meta:paragraph-count="1" meta:word-count="106" meta:character-count="712" meta:row-count="5" meta:non-whitespace-character-count="607"/>
  </office:meta>
</office:document-meta>
</file>